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Open Sans" svg:font-family="Open San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margin-bottom="0in" fo:line-height="100%"/>
      <style:text-properties style:font-name="Open Sans" style:font-name-complex="Open Sans" fo:font-size="9pt" style:font-size-asian="9pt" style:font-size-complex="9pt"/>
    </style:style>
    <style:style style:name="P2" style:parent-style-name="Normalny" style:family="paragraph">
      <style:paragraph-properties fo:text-align="end" fo:margin-bottom="0in"/>
      <style:text-properties style:font-name="Open Sans" style:font-name-complex="Open Sans" fo:font-size="12pt" style:font-size-asian="12pt" style:font-size-complex="12pt"/>
    </style:style>
    <style:style style:name="P3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2pt" style:font-size-asian="12pt" style:font-size-complex="12pt"/>
    </style:style>
    <style:style style:name="P4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5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2pt" style:font-size-asian="12pt" style:font-size-complex="12pt"/>
    </style:style>
    <style:style style:name="P6" style:parent-style-name="Normalny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8pt" style:font-size-asian="8pt" style:font-size-complex="8pt"/>
    </style:style>
    <style:style style:name="P7" style:parent-style-name="Normalny" style:family="paragraph">
      <style:paragraph-properties fo:margin-top="0.0833in" fo:margin-bottom="0in" fo:line-height="150%"/>
    </style:style>
    <style:style style:name="T8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9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0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11" style:parent-style-name="Normalny" style:family="paragraph">
      <style:paragraph-properties fo:margin-top="0.0833in" fo:margin-bottom="0in" fo:line-height="150%"/>
    </style:style>
    <style:style style:name="T12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3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4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5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6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17" style:parent-style-name="Normalny" style:family="paragraph">
      <style:paragraph-properties fo:margin-top="0.0833in" fo:margin-bottom="0in" fo:line-height="150%"/>
    </style:style>
    <style:style style:name="T18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9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20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21" style:parent-style-name="Normalny" style:family="paragraph">
      <style:paragraph-properties fo:margin-top="0.0833in" fo:margin-bottom="0in" fo:line-height="150%"/>
    </style:style>
    <style:style style:name="T22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3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24" style:parent-style-name="Normalny" style:family="paragraph">
      <style:paragraph-properties fo:margin-top="0.0833in" fo:margin-bottom="0in" fo:line-height="150%"/>
    </style:style>
    <style:style style:name="T25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6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7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8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29" style:parent-style-name="Normalny" style:family="paragraph">
      <style:paragraph-properties fo:margin-top="0.0833in" fo:margin-bottom="0in" fo:line-height="150%"/>
    </style:style>
    <style:style style:name="T30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31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32" style:parent-style-name="Normalny" style:family="paragraph">
      <style:paragraph-properties fo:margin-top="0.0833in" fo:margin-bottom="0in" fo:line-height="150%"/>
    </style:style>
    <style:style style:name="T33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34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35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36" style:parent-style-name="Normalny" style:family="paragraph">
      <style:paragraph-properties fo:text-align="justify" fo:margin-top="0.0833in" fo:margin-bottom="0in" fo:line-height="150%"/>
    </style:style>
    <style:style style:name="T37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38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39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40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41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42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43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44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45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46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47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4pt" style:font-size-asian="4pt" style:font-size-complex="4pt"/>
    </style:style>
    <style:style style:name="P48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10pt" style:font-size-asian="10pt" style:font-size-complex="10pt"/>
    </style:style>
    <style:style style:name="P49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10pt" style:font-size-asian="10pt" style:font-size-complex="10pt"/>
    </style:style>
    <style:style style:name="P50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10pt" style:font-size-asian="10pt" style:font-size-complex="10pt"/>
    </style:style>
    <style:style style:name="P51" style:parent-style-name="Normalny" style:family="paragraph">
      <style:paragraph-properties fo:text-align="justify" fo:margin-bottom="0in" fo:line-height="100%"/>
      <style:text-properties style:font-name="Open Sans" style:font-name-complex="Open Sans" fo:font-size="6pt" style:font-size-asian="6pt" style:font-size-complex="6pt"/>
    </style:style>
    <style:style style:name="P52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3" style:parent-style-name="Akapitzlistą" style:list-style-name="LFO1" style:family="paragraph">
      <style:paragraph-properties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54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55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56" style:parent-style-name="Akapitzlistą" style:family="paragraph">
      <style:paragraph-properties fo:text-align="justify" fo:margin-bottom="0in" fo:line-height="115%" fo:margin-left="0.2958in">
        <style:tab-stops/>
      </style:paragraph-properties>
    </style:style>
    <style:style style:name="T57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58" style:parent-style-name="Domyślnaczcionkaakapitu" style:family="text">
      <style:text-properties style:font-name="Open Sans" style:font-name-complex="Open Sans" fo:font-size="9.5pt" style:font-size-asian="9.5pt" style:font-size-complex="9.5pt"/>
    </style:style>
    <style:style style:name="P59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60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61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62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63" style:parent-style-name="Normalny" style:family="paragraph">
      <style:paragraph-properties fo:text-align="justify" fo:margin-bottom="0in" fo:line-height="100%"/>
      <style:text-properties style:font-name="Open Sans" style:font-name-complex="Open Sans" fo:font-weight="bold" style:font-weight-asian="bold" fo:font-size="8pt" style:font-size-asian="8pt" style:font-size-complex="8pt"/>
    </style:style>
    <style:style style:name="P64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65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fo:font-size="18pt" style:font-size-asian="18pt" style:font-size-complex="18pt"/>
    </style:style>
    <style:style style:name="P66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67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68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69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0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1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2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3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4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5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6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7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78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79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80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81" style:parent-style-name="Normalny" style:family="paragraph">
      <style:paragraph-properties fo:text-align="justify" fo:margin-bottom="0in" fo:line-height="100%"/>
    </style:style>
    <style:style style:name="T82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83" style:parent-style-name="Domyślnaczcionkaakapitu" style:family="text">
      <style:text-properties style:font-name="Open Sans" style:font-name-complex="Open Sans"/>
    </style:style>
    <style:style style:name="T84" style:parent-style-name="Domyślnaczcionkaakapitu" style:family="text">
      <style:text-properties style:font-name="Open Sans" style:font-name-complex="Open Sans"/>
    </style:style>
    <style:style style:name="T85" style:parent-style-name="Domyślnaczcionkaakapitu" style:family="text">
      <style:text-properties style:font-name="Open Sans" style:font-name-complex="Open Sans"/>
    </style:style>
    <style:style style:name="T86" style:parent-style-name="Domyślnaczcionkaakapitu" style:family="text">
      <style:text-properties style:font-name="Open Sans" style:font-name-complex="Open Sans"/>
    </style:style>
    <style:style style:name="T87" style:parent-style-name="Domyślnaczcionkaakapitu" style:family="text">
      <style:text-properties style:font-name="Open Sans" style:font-name-complex="Open Sans"/>
    </style:style>
    <style:style style:name="T88" style:parent-style-name="Domyślnaczcionkaakapitu" style:family="text">
      <style:text-properties style:font-name="Open Sans" style:font-name-complex="Open Sans"/>
    </style:style>
    <style:style style:name="T89" style:parent-style-name="Domyślnaczcionkaakapitu" style:family="text">
      <style:text-properties style:font-name="Open Sans" style:font-name-complex="Open Sans"/>
    </style:style>
    <style:style style:name="P90" style:parent-style-name="Normalny" style:family="paragraph">
      <style:paragraph-properties fo:text-align="justify" fo:margin-bottom="0in" fo:line-height="100%"/>
      <style:text-properties style:font-name="Open Sans" style:font-name-complex="Open Sans" fo:font-size="9pt" style:font-size-asian="9pt" style:font-size-complex="9pt"/>
    </style:style>
    <style:style style:name="P91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</office:automatic-styles>
  <office:body>
    <office:text text:use-soft-page-breaks="true">
      <text:p text:style-name="P1"><text:s text:c="107"/>Załącznik nr 1do Regulaminu Stołówki Szkolnej</text:p>
      <text:p text:style-name="P2"/>
      <text:p text:style-name="P3">DEKLARACJA ZGŁOSZENIA UCZNIA NA OBIADY W STOŁÓWCE SZKOLNEJ<text:s/></text:p>
      <text:p text:style-name="P4">w<text:s/>Szkole Podstawowej nr 52<text:s/>w Gdańsku</text:p>
      <text:p text:style-name="P5">w roku szkolnym 2026/2027</text:p>
      <text:p text:style-name="P6"/>
      <text:p text:style-name="P7"><text:span text:style-name="T8">IMIĘ I NAZWISKO UCZNIA</text:span><text:span text:style-name="T9">: ……………………………………………………………………………………</text:span><text:span text:style-name="T10">……………………</text:span></text:p>
      <text:p text:style-name="P11"><text:span text:style-name="T12">PESEL</text:span><text:span text:style-name="T13"><text:s/></text:span><text:span text:style-name="T14">UCZNIA</text:span><text:span text:style-name="T15">: ………………………………………………</text:span><text:span text:style-name="T16">……………………………</text:span></text:p>
      <text:p text:style-name="P17"><text:span text:style-name="T18">KLASA</text:span><text:span text:style-name="T19">: …………</text:span><text:span text:style-name="T20">…………………………….</text:span></text:p>
      <text:p text:style-name="P21"><text:span text:style-name="T22">IMIĘ I NAZWISKO RODZICA/OPIEKUNA</text:span><text:span text:style-name="T23">: ……………………………………………………………………………</text:span></text:p>
      <text:p text:style-name="P24"><text:span text:style-name="T25">PESEL RODZICA</text:span><text:span text:style-name="T26">/OPIEKUNA</text:span><text:span text:style-name="T27">:<text:s/></text:span><text:span text:style-name="T28">………………………………………………………………………………………………………</text:span></text:p>
      <text:p text:style-name="P29"><text:span text:style-name="T30">ADRES ZAMIESZKANIA</text:span><text:span text:style-name="T31">: ………………………………………………………………………………………………………………</text:span></text:p>
      <text:p text:style-name="P32"><text:span text:style-name="T33">ADRES E-MAIL RODZICA</text:span><text:span text:style-name="T34">: ………………………………………………………</text:span><text:span text:style-name="T35">………………………………………………</text:span></text:p>
      <text:p text:style-name="P36"><text:span text:style-name="T37">NUMER KONTA BANKOWEGO, NA KTÓRY<text:s/></text:span><text:span text:style-name="T38">NALEŻY DOKONAĆ</text:span><text:span text:style-name="T39"><text:s/>ZWROT</text:span><text:span text:style-name="T40">U</text:span><text:span text:style-name="T41"><text:s/>NADPŁAT</text:span><text:span text:style-name="T42">Y</text:span><text:span text:style-name="T43"><text:s/>ZA OBIADY</text:span><text:span text:style-name="T44"><text:s/></text:span><text:span text:style-name="T45">(WYPEŁNIARODZIC/OPIEKUN)</text:span><text:span text:style-name="T46">: ………………………………………………………………………………………………</text:span></text:p>
      <text:p text:style-name="P47"/>
      <text:p text:style-name="P48">Deklaruję, iż moje dziecko będzie uczęszczać na obiady szkolne na zasadach określonych poniżej, w okresie od ………………………………..<text:s/>do końca obowiązującego roku szkolnego lub do dnia złożenia pisemnej rezygnacji.</text:p>
      <text:p text:style-name="P49">Zobowiązuję się do wnoszenia terminowych opłat za obiady szkolne w formie przelewu do 10-go dnia każdego miesiąca.</text:p>
      <text:p text:style-name="P50">Potwierdzam, iż zapoznałam/em się z zasadami korzystania z usług stołówki szkolnej zawartymi poniżej oraz w Regulaminie Stołówki Szkolnej.</text:p>
      <text:p text:style-name="P51"/>
      <text:p text:style-name="P52">Zasady korzystania ze Stołówki Szkolnej:</text:p>
      <text:list text:style-name="LFO1" text:continue-numbering="true">
        <text:list-item>
          <text:p text:style-name="P53">Cena obiadu w roku szkolnym 2026/2027<text:s/>wynosi<text:s/>5<text:s/>zł.</text:p>
        </text:list-item>
        <text:list-item>
          <text:p text:style-name="P54">Wpłat za obiady należy dokonywać z góry do 10-go dnia danego miesiąca, wyjątkiem jest miesiąc wrzesień – w tym przypadku termin będzie podany w aplikacji iOpłaty lub na stronie internetowej szkoły.</text:p>
        </text:list-item>
        <text:list-item>
          <text:p text:style-name="P55">Opłaty za obiady należy dokonywać na indywidualny rachunek bankowy poprzez aplikację iOpłaty, stronę internetową iOpłaty lub za pośrednictwem przelewu bankowego.<text:s/></text:p>
        </text:list-item>
      </text:list>
      <text:p text:style-name="P56"><text:span text:style-name="T57">Tytuł przelewu</text:span><text:span text:style-name="T58">: Imię i nazwisko dziecka / klasa / miesiąc za który dokonywana jest wpłata</text:span></text:p>
      <text:list text:style-name="LFO1" text:continue-numbering="true">
        <text:list-item>
          <text:p text:style-name="P59">Nieobecność ucznia na obiadach należy zgłaszać przez aplikację iOpłaty lub stronę internetową iOpłaty, do godziny<text:s/>7:30<text:s/>danego dnia. W razie awarii systemu, nieobecność można zgłaszać telefonicznie lub mailowo do intendenta (tel.58 341 63 10 wew. 33, e-mail: <text:s/>a.mezydlo@sp52.edu.gdansk.pl).<text:s/><text:bookmark-start text:name="_Hlk204583360"/>Wszystkie nieobecności zgłoszone z zachowaniem powyższego terminu będą odliczane od wpłaty za następny miesiąc. Wyjątek stanowi miesiąc grudzień – odpisy za ten miesiąc będą odliczane w bieżącym miesiącu. Nieobecności niezgłoszone lub zgłoszone po terminie nie będą odliczane.<text:s/></text:p>
        </text:list-item>
        <text:list-item>
          <text:p text:style-name="P60"><text:bookmark-end text:name="_Hlk204583360"/><text:soft-page-break/>Złożenie niniejszej deklaracji jest równoznaczne z wpisaniem dziecka na listę uczniów żywionych w stołówce szkolnej i jest wiążące do końca danego roku szkolnego lub do dnia złożenia pisemnej rezygnacji przez rodzica/opiekuna.<text:s/></text:p>
        </text:list-item>
        <text:list-item>
          <text:p text:style-name="P61">Rezygnację z korzystania z obiadów należy zgłosić w formie pisemnej do intendenta szkoły, najpóźniej 5 dni przed końcem miesiąca.<text:s/></text:p>
        </text:list-item>
        <text:list-item>
          <text:p text:style-name="P62">Szczegółowe zasady korzystania ze stołówki szkolnej zawarte są w Regulaminie Stołówki Szkolnej umieszczonym na stronie internetowej szkoły oraz na tablicy ogłoszeń w szkole.<text:s/></text:p>
        </text:list-item>
      </text:list>
      <text:p text:style-name="P63"/>
      <text:p text:style-name="P64"><text:s text:c="11"/></text:p>
      <text:p text:style-name="P65"/>
      <text:p text:style-name="P66">Informacja o<text:s/>przetwarzaniu<text:s/>danych osobowych</text:p>
      <text:p text:style-name="P67"/>
      <text:p text:style-name="P68">Rodzic/opiekun<text:s/>oświadcza, że wyraża zgodę na przetwarzanie danych osobowych zawartych w niniejszej<text:s/>deklaracji<text:s/>przez<text:s/>Szkołę Podstawową nr 52<text:s/>w Gdańsku w celu korzystania<text:s/>przez swoje dziecko<text:s/>z obiadów w stołówce<text:s/>szkolnej<text:s/>Szkoły Podstawowej nr 52<text:s/>w Gdańsku, przy czym:</text:p>
      <text:list text:style-name="LFO2" text:continue-numbering="true">
        <text:list-item>
          <text:p text:style-name="P69">Administratorem<text:s/>danych osobowych<text:s/>Rodzica/opiekuna<text:s/>prawnego ucznia<text:s/>jest<text:s/>Dyrektor Szkoły Podstawowej nr 52<text:s/>w Gdańsku, ul. Kościuszki 111, tel.58 341 63 10, e-mail:<text:s/><text:bookmark-start text:name="_Hlk206495282"/>e.wasilewska@sp52.edu.gdansk.pl<text:bookmark-end text:name="_Hlk206495282"/></text:p>
        </text:list-item>
        <text:list-item>
          <text:p text:style-name="P70">Dane kontaktowe do Inspektora Danych Osobowych:<text:s/><text:bookmark-start text:name="_Hlk206495350"/>iod@rodo-edu.pl<text:bookmark-end text:name="_Hlk206495350"/></text:p>
        </text:list-item>
        <text:list-item>
          <text:p text:style-name="P71">Dane osobowe<text:s/>będą<text:s/>przetwarzane w celu korzystania<text:s/>Pani/Pana dziecka<text:s/>z obiadów w stołówce szkolnej.</text:p>
        </text:list-item>
        <text:list-item>
          <text:p text:style-name="P72">Podstawą prawną przetwarzania<text:s/>Pani/Pana<text:s/>danych osobowych jest art. 6 ust. 1 lit. b) i c)<text:s/>RODO, tj.<text:s/>przetwarzanie<text:s/>jest niezbędne do wykonania<text:s/>usługi korzystania z obiadów w stołówce szkolnej,<text:s/>oraz do wypełnienia obowiązku prawnego ciążącego na Administratorze, w celu realizacji obowiązków prawnych, np. co do przechowywania dokumentacji związanej z realizacją korzystania dziecka z obiadów w placówce i do celów rachunkowych.</text:p>
        </text:list-item>
        <text:list-item>
          <text:p text:style-name="P73">Dane osobowe mogą być udostępnione innym uprawnionym podmiotom, na podstawie przepisów prawa, a także na rzecz podmiotów, z którymi<text:s/>Administrator zawarł<text:s/>stosowne<text:s/>umowy dotyczące<text:s/>powierzenia przetwarzania danych<text:s/>osobowych<text:s/>w związku z realizacją usług na rzecz<text:s/>Administratora, w szczególności usługodawcy świadczącemu usługi serwisu, rozwoju i utrzymania systemów informatycznych.</text:p>
        </text:list-item>
        <text:list-item>
          <text:p text:style-name="P74">Dane osobowe będą<text:s/>przechowywane<text:s/>przez czas<text:s/>niezbędny do<text:s/>przechowywania<text:s/>dokumentów związanych z rozliczeniami odpłatności za obiady w stołówce szkolnej,<text:s/>zgodnie z wymogami przepisów archiwalnych, przez okres wskazany w<text:s/>Rzeczowym Wykazie Akt (Ustawa o narodowym zasobie archiwalnym i archiwach z dn. 14 lipca 1983 r. ze zm.).</text:p>
        </text:list-item>
        <text:list-item>
          <text:p text:style-name="P75">Każda osoba<text:s/>ma prawo żądania dostępu do swoich danych osobowych, ich sprostowania lub ograniczenia przetwarzania<text:s/>a także prawo do<text:s/>wniesienia sprzeciwu. Każda osoba ma prawo do wniesienia skargi do Prezesa Urzędu Ochrony Danych Osobowych gdy uzna, że<text:s/>dane<text:s/>przetwarzane<text:s/>są w nieprawidłowy sposób.</text:p>
        </text:list-item>
        <text:list-item>
          <text:p text:style-name="P76">Podanie danych osobowych jest dobrowolne,<text:s/>jednak<text:s/>ich nie podanie, uniemożliwi<text:s/>korzystanie<text:s/>z obiadów w stołówce szkolnej<text:s/>Pani/Pana dziecka.</text:p>
        </text:list-item>
        <text:list-item>
          <text:p text:style-name="P77">Dane osobowe nie będą służyły do automatycznego podejmowania decyzji, w tym<text:s/>Pani/Pana<text:s/>profilowania.</text:p>
        </text:list-item>
      </text:list>
      <text:p text:style-name="P78"/>
      <text:p text:style-name="P79"/>
      <text:p text:style-name="P80"/>
      <text:p text:style-name="P81"><text:span text:style-name="T82">Gdańsk, dnia<text:s/></text:span><text:span text:style-name="T83">………………………</text:span><text:span text:style-name="T84">…………</text:span><text:span text:style-name="T85"><text:tab/></text:span><text:span text:style-name="T86"><text:tab/></text:span><text:span text:style-name="T87"><text:tab/></text:span><text:span text:style-name="T88"><text:s text:c="7"/></text:span><text:span text:style-name="T89">………………………………………………………</text:span></text:p>
      <text:p text:style-name="P90"><text:tab/><text:tab/><text:tab/><text:tab/><text:tab/><text:tab/><text:tab/><text:tab/><text:s text:c="9"/><text:s text:c="2"/><text:s text:c="2"/>podpis rodzica/opiekuna</text:p>
      <text:p text:style-name="P91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Open Sans" svg:font-family="Open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paragraph-properties fo:line-height="107%"/>
      <style:text-properties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cin Adamczak</meta:initial-creator>
    <dc:creator>Marcin Adamczak</dc:creator>
    <meta:creation-date>2026-08-28T06:05:00Z</meta:creation-date>
    <dc:date>2026-08-28T06:13:00Z</dc:date>
    <meta:template xlink:href="Normal" xlink:type="simple"/>
    <meta:editing-cycles>1</meta:editing-cycles>
    <meta:editing-duration>PT420S</meta:editing-duration>
    <meta:document-statistic meta:page-count="3" meta:paragraph-count="10" meta:word-count="765" meta:character-count="5349" meta:row-count="38" meta:non-whitespace-character-count="4594"/>
  </office:meta>
</office:document-meta>
</file>